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onaco" svg:font-family="Monaco, Menlo, Consolas, 'Roboto Mono', 'Andale Mono', 'Ubuntu Mono', monospace"/>
    <style:font-face style:name="inherit" svg:font-family="inherit"/>
    <style:font-face style:name="FreeSans1" svg:font-family="FreeSans" style:font-family-generic="swiss"/>
    <style:font-face style:name="Liberation Mono" svg:font-family="'Liberation Mono'" style:font-family-generic="modern" style:font-pitch="fixed"/>
    <style:font-face style:name="Nimbus Mono L" svg:font-family="'Nimbus Mono L'" style:font-family-generic="modern" style:font-pitch="fixed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P1" style:family="paragraph" style:parent-style-name="Preformatted_20_Text">
      <style:paragraph-properties fo:margin-left="0cm" fo:margin-right="0cm" fo:margin-top="0cm" fo:margin-bottom="0cm" loext:contextual-spacing="false" fo:line-height="140%" fo:text-align="start" style:justify-single-word="false" fo:orphans="2" fo:widows="2" fo:text-indent="0cm" style:auto-text-indent="false" fo:padding="0cm" fo:border="none" style:writing-mode="lr-tb"/>
    </style:style>
    <style:style style:name="P2" style:family="paragraph" style:parent-style-name="Preformatted_20_Text">
      <style:paragraph-properties fo:margin-top="0cm" fo:margin-bottom="0cm" loext:contextual-spacing="false" fo:line-height="140%" fo:text-align="start" style:justify-single-word="false" fo:orphans="2" fo:widows="2" fo:padding="0cm" fo:border="none" style:writing-mode="lr-tb"/>
    </style:style>
    <style:style style:name="T1" style:family="text">
      <style:text-properties fo:font-variant="normal" fo:text-transform="none" fo:color="#0000ff" style:font-name="inherit" fo:font-size="9.75pt" fo:letter-spacing="normal" fo:font-style="normal" fo:font-weight="normal" fo:background-color="#f5f5f5" loext:char-shading-value="0" loext:padding="0cm" loext:border="none"/>
    </style:style>
    <style:style style:name="T2" style:family="text">
      <style:text-properties fo:font-variant="normal" fo:text-transform="none" fo:color="#141414" style:font-name="inherit" fo:font-size="9.75pt" fo:letter-spacing="normal" fo:font-style="normal" fo:font-weight="normal" fo:background-color="#f5f5f5" loext:char-shading-value="0" loext:padding="0cm" loext:border="none"/>
    </style:style>
    <style:style style:name="T3" style:family="text">
      <style:text-properties fo:font-variant="normal" fo:text-transform="none" fo:color="#0055aa" style:font-name="inherit" fo:font-size="9.75pt" fo:letter-spacing="normal" fo:font-style="italic" fo:font-weight="normal" fo:background-color="#f5f5f5" loext:char-shading-value="0" loext:padding="0cm" loext:border="non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Source_20_Text"><text:span text:style-name="T1">### Modbus Hidden Registers</text:span></text:span></text:p>
      <text:p text:style-name="P2"/>
      <text:p text:style-name="P2"><text:span text:style-name="Source_20_Text"><text:span text:style-name="T1">## Indoor Unit</text:span></text:span></text:p>
      <text:p text:style-name="P2"/>
      <text:p text:style-name="P2"><text:span text:style-name="Source_20_Text"><text:span text:style-name="T2">|</text:span></text:span><text:span text:style-name="Source_20_Text"><text:span text:style-name="T1"> Register </text:span></text:span><text:span text:style-name="Source_20_Text"><text:span text:style-name="T2">|</text:span></text:span><text:span text:style-name="Source_20_Text"><text:span text:style-name="T1"> Description </text:span></text:span><text:span text:style-name="Source_20_Text"><text:span text:style-name="T2">|</text:span></text:span><text:span text:style-name="Source_20_Text"><text:span text:style-name="T1"> Signed </text:span></text:span><text:span text:style-name="Source_20_Text"><text:span text:style-name="T2">|</text:span></text:span><text:span text:style-name="Source_20_Text"><text:span text:style-name="T1"> Multiplicator </text:span></text:span><text:span text:style-name="Source_20_Text"><text:span text:style-name="T2">|</text:span></text:span><text:span text:style-name="Source_20_Text"><text:span text:style-name="T1"> Range </text:span></text:span><text:span text:style-name="Source_20_Text"><text:span text:style-name="T2">|</text:span></text:span><text:span text:style-name="Source_20_Text"><text:span text:style-name="T1"> Unit </text:span></text:span><text:span text:style-name="Source_20_Text"><text:span text:style-name="T2">|</text:span></text:span><text:span text:style-name="Source_20_Text"><text:span text:style-name="T1"> Additional Info </text:span></text:span><text:span text:style-name="Source_20_Text"><text:span text:style-name="T2">|</text:span></text:span></text:p>
      <text:p text:style-name="P2"><text:span text:style-name="Source_20_Text"><text:span text:style-name="T2">| -------- | ----------- | ------ | ------------- | ----- | ---- | --- |</text:span></text:span></text:p>
      <text:p text:style-name="P2"><text:span text:style-name="Source_20_Text"><text:span text:style-name="T2">| 0x4087 | Booster Heater | - | - | 0=off; 1=on | - | |</text:span></text:span></text:p>
      <text:p text:style-name="P2"><text:span text:style-name="Source_20_Text"><text:span text:style-name="T2">| 0x406C | Backup Heater | - | - | 0=off; 1=on | - | |</text:span></text:span></text:p>
      <text:p text:style-name="P2"><text:span text:style-name="Source_20_Text"><text:span text:style-name="T2">| 0x42E9 | Flow Sensor | no | x10 | 0-80 | L/min | |</text:span></text:span></text:p>
      <text:p text:style-name="P2"><text:span text:style-name="Source_20_Text"><text:span text:style-name="T2">| 0x4067 | 3-Way Valve | - | - | 0=room; 1=tank | - | |</text:span></text:span></text:p>
      <text:p text:style-name="P2"><text:span text:style-name="Source_20_Text"><text:span text:style-name="T2">| 0x40C4 | Water Pump PWM | no | x1 | 0-100 | % | |</text:span></text:span></text:p>
      <text:p text:style-name="P2"><text:span text:style-name="Source_20_Text"><text:span text:style-name="T2">| 0x406F | Temperature Reference | - | - | 0=room; 1=water out | |</text:span></text:span></text:p>
      <text:p text:style-name="P2"/>
      <text:p text:style-name="P2"/>
      <text:p text:style-name="P2"><text:span text:style-name="Source_20_Text"><text:span text:style-name="T1">## Outdoor Unit</text:span></text:span></text:p>
      <text:p text:style-name="P2"/>
      <text:p text:style-name="P2"><text:span text:style-name="Source_20_Text"><text:span text:style-name="T2">|</text:span></text:span><text:span text:style-name="Source_20_Text"><text:span text:style-name="T1"> Register </text:span></text:span><text:span text:style-name="Source_20_Text"><text:span text:style-name="T2">|</text:span></text:span><text:span text:style-name="Source_20_Text"><text:span text:style-name="T1"> Description </text:span></text:span><text:span text:style-name="Source_20_Text"><text:span text:style-name="T2">|</text:span></text:span><text:span text:style-name="Source_20_Text"><text:span text:style-name="T1"> Signed </text:span></text:span><text:span text:style-name="Source_20_Text"><text:span text:style-name="T2">|</text:span></text:span><text:span text:style-name="Source_20_Text"><text:span text:style-name="T1"> Multiplicator </text:span></text:span><text:span text:style-name="Source_20_Text"><text:span text:style-name="T2">|</text:span></text:span><text:span text:style-name="Source_20_Text"><text:span text:style-name="T1"> Range </text:span></text:span><text:span text:style-name="Source_20_Text"><text:span text:style-name="T2">|</text:span></text:span><text:span text:style-name="Source_20_Text"><text:span text:style-name="T1"> Unit </text:span></text:span><text:span text:style-name="Source_20_Text"><text:span text:style-name="T2">|</text:span></text:span><text:span text:style-name="Source_20_Text"><text:span text:style-name="T1"> Additional Info </text:span></text:span><text:span text:style-name="Source_20_Text"><text:span text:style-name="T2">|</text:span></text:span></text:p>
      <text:p text:style-name="P2"><text:span text:style-name="Source_20_Text"><text:span text:style-name="T2">| -------- | ----------- | ------ | ------------- | ----- | ---- | --- |</text:span></text:span></text:p>
      <text:p text:style-name="P2"><text:span text:style-name="Source_20_Text"><text:span text:style-name="T2">| 0x8001 | Operation Mode | - | - | 0=stop; 1=safety; 2=normal; 3=balance; 4=recovery; 5=deice; 6=compdown; 7=prohibit; 8=linejig; 9=pcbjig; 10=test; 11=charge; 12=pumpdown; 13=pumpout; 14=vacuum; 15=caloryjig; 16=pumpdownstop; 17=substop; 18=checkpipe; 19=checkref; 20=fptjig; 21=nonstop</text:span></text:span><text:span text:style-name="Source_20_Text"><text:span text:style-name="T3">_heat_</text:span></text:span><text:span text:style-name="Source_20_Text"><text:span text:style-name="T2">cool</text:span></text:span><text:span text:style-name="Source_20_Text"><text:span text:style-name="T3">_change; 22=auto_</text:span></text:span><text:span text:style-name="Source_20_Text"><text:span text:style-name="T2">inspect; 23=electric</text:span></text:span><text:span text:style-name="Source_20_Text"><text:span text:style-name="T3">_discharge; 24=split_</text:span></text:span><text:span text:style-name="Source_20_Text"><text:span text:style-name="T2">deice; 25=inverter</text:span></text:span><text:span text:style-name="Source_20_Text"><text:span text:style-name="T3">_check; 26=nonstop_</text:span></text:span><text:span text:style-name="Source_20_Text"><text:span text:style-name="T2">deice; 27=rem</text:span></text:span><text:span text:style-name="Source_20_Text"><text:span text:style-name="T3">_test; 28=rating; 29=pc_</text:span></text:span><text:span text:style-name="Source_20_Text"><text:span text:style-name="T2">test; 30=pumpdown</text:span></text:span><text:span text:style-name="Source_20_Text"><text:span text:style-name="T3">_thermooff; 31=3phase_</text:span></text:span><text:span text:style-name="Source_20_Text"><text:span text:style-name="T2">test; 32=smartinstall</text:span></text:span><text:span text:style-name="Source_20_Text"><text:span text:style-name="T3">_test; 33=device_</text:span></text:span><text:span text:style-name="Source_20_Text"><text:span text:style-name="T2">performance</text:span></text:span><text:span text:style-name="Source_20_Text"><text:span text:style-name="T3">_test; 34=inverter_</text:span></text:span><text:span text:style-name="Source_20_Text"><text:span text:style-name="T2">fan</text:span></text:span><text:span text:style-name="Source_20_Text"><text:span text:style-name="T3">_pba_</text:span></text:span><text:span text:style-name="Source_20_Text"><text:span text:style-name="T2">check; 35=auto</text:span></text:span><text:span text:style-name="Source_20_Text"><text:span text:style-name="T3">_pip_</text:span></text:span><text:span text:style-name="Source_20_Text"><text:span text:style-name="T2">pairing; 36=auto_charge; other=unknown</text:span></text:span></text:p>
      <text:p text:style-name="P2"><text:span text:style-name="Source_20_Text"><text:span text:style-name="T2">| 0x8010 | Compressor 1 Status | - | - | 0=off; 1=on | - | |</text:span></text:span></text:p>
      <text:p text:style-name="P2"><text:span text:style-name="Source_20_Text"><text:span text:style-name="T2">| 0x8017 | Hot Gas 1 Status | - | - | 0=off; 1=on | - | |</text:span></text:span></text:p>
      <text:p text:style-name="P2"><text:span text:style-name="Source_20_Text"><text:span text:style-name="T2">| 0x8019 | Liquid Valuve Status | - | - | 0=off; 1=on | - | |</text:span></text:span></text:p>
      <text:p text:style-name="P2"><text:span text:style-name="Source_20_Text"><text:span text:style-name="T2">| 0x8021 | EVI Bypass | - | - | 0=off; 1=on | - | |</text:span></text:span></text:p>
      <text:p text:style-name="P2"><text:span text:style-name="Source_20_Text"><text:span text:style-name="T2">| 0x801A | 4-way Valve Status | - | - | 0=off; 1=on | - | |</text:span></text:span></text:p>
      <text:p text:style-name="P2"><text:span text:style-name="Source_20_Text"><text:span text:style-name="T2">| 0x80AF | Base Heater | - | - | 0=off; 1=on | - | |</text:span></text:span></text:p>
      <text:p text:style-name="P2"><text:span text:style-name="Source_20_Text"><text:span text:style-name="T2">| 0x80D7 | PHE Heater | - | - | 0=off; 1=on | - | |</text:span></text:span></text:p>
      <text:p text:style-name="P2"><text:span text:style-name="Source_20_Text"><text:span text:style-name="T2">| 0x8204 | Outdoor temperature | yes | x10 | -41 - 150 | °C | |</text:span></text:span></text:p>
      <text:p text:style-name="P2"><text:span text:style-name="Source_20_Text"><text:span text:style-name="T2">| 0x8206 | High Pressure | yes | x10 | - | kgfcm2 | |</text:span></text:span></text:p>
      <text:p text:style-name="P2"><text:span text:style-name="Source_20_Text"><text:span text:style-name="T2">| 0x8208 | Low Pressure | yes | x10 | - | kgfcm2 | |</text:span></text:span></text:p>
      <text:p text:style-name="P2"><text:span text:style-name="Source_20_Text"><text:span text:style-name="T2">| 0x820A | Discharge 1 Temperature | yes | x10 | -41 - 150 | °C | |</text:span></text:span></text:p>
      <text:p text:style-name="P2"><text:span text:style-name="Source_20_Text"><text:span text:style-name="T2">| 0x8217 | Compressor 1 Current | no | x10 | - | A? | Value seems off |</text:span></text:span></text:p>
      <text:p text:style-name="P2"><text:span text:style-name="Source_20_Text"><text:span text:style-name="T2">| 0x8218 | Heat exchanger outlet temperature (condout) | yes | x10 | -41 - 150 | °C | |</text:span></text:span></text:p>
      <text:p text:style-name="P2"><text:span text:style-name="Source_20_Text"><text:span text:style-name="T2">| 0x821A | Suction Temperature | yes | x10 | -41 - 150 | °C | |</text:span></text:span></text:p>
      <text:p text:style-name="P2"><text:span text:style-name="Source_20_Text"><text:span text:style-name="T2">| 0x821E | EVI In Temperature | yes | x10 | -41 - 150 | °C | |</text:span></text:span></text:p>
      <text:p text:style-name="P2"><text:span text:style-name="Source_20_Text"><text:span text:style-name="T2">| 0x8220 | EVI Out Temperature | yes | x10 | -41 - 150 | °C | |</text:span></text:span></text:p>
      <text:p text:style-name="P2"><text:span text:style-name="Source_20_Text"><text:span text:style-name="T2">| 0x8229 | Main EEV1 | no | x1 | 0 - 10000 | ? | |</text:span></text:span></text:p>
      <text:p text:style-name="P2"><text:span text:style-name="Source_20_Text"><text:span text:style-name="T2">| 0x8235 | Error Code | no | - | - | - | See Error Code tables |</text:span></text:span></text:p>
      <text:p text:style-name="P2"><text:span text:style-name="Source_20_Text"><text:span text:style-name="T2">| 0x8236 | Compressor 1 Order Frequency | no | x1 | 0 - 1000 | Hz | |</text:span></text:span></text:p>
      <text:p text:style-name="P2"><text:span text:style-name="Source_20_Text"><text:span text:style-name="T2">| 0x8237 | Compressor 1 Target Frequency | no | x1 | 0 - 1000 | Hz | |</text:span></text:span></text:p>
      <text:p text:style-name="P2"><text:soft-page-break/><text:span text:style-name="Source_20_Text"><text:span text:style-name="T2">| 0x8238 | Compressor 1 Current Frequency | no | x1 | 0 - 1000 | Hz | |</text:span></text:span></text:p>
      <text:p text:style-name="P2"><text:span text:style-name="Source_20_Text"><text:span text:style-name="T2">| 0x823B | DC Link 1 Voltage | no | x1 | ? | V? | |</text:span></text:span></text:p>
      <text:p text:style-name="P2"><text:span text:style-name="Source_20_Text"><text:span text:style-name="T2">| 0x823D | Outdoor Fan1 RPM | no | x1 | - | Hz | not yet confirmed |</text:span></text:span></text:p>
      <text:p text:style-name="P2"><text:span text:style-name="Source_20_Text"><text:span text:style-name="T2">| 0x82DE | EVA In Temperature | yes | x10 | -41 - 150 | °C | |</text:span></text:span></text:p>
      <text:p text:style-name="P2"><text:span text:style-name="Source_20_Text"><text:span text:style-name="T2">| 0x8254 | IPM1 Temperature | yes | x10 | -41 - 150 | °C | |</text:span></text:span></text:p>
      <text:p text:style-name="P2"><text:span text:style-name="Source_20_Text"><text:span text:style-name="T2">| 0x8278 | Compressor OCT1 | no | x10 | ? | ? | |</text:span></text:span></text:p>
      <text:p text:style-name="P2"><text:span text:style-name="Source_20_Text"><text:span text:style-name="T2">| 0x8280 | Compressor 1 Top Temperature | yes | x10 | -41 - 150 | °C | |</text:span></text:span></text:p>
      <text:p text:style-name="P2"><text:span text:style-name="Source_20_Text"><text:span text:style-name="T2">| 0x829F | High pressure saturation temperature | yes | x10 | -41 - 150 | °C | |</text:span></text:span></text:p>
      <text:p text:style-name="P2"><text:span text:style-name="Source_20_Text"><text:span text:style-name="T2">| 0x82A0 | Low pressure saturation temperature | yes | x10 | -41 - 150 | °C | |</text:span></text:span></text:p>
      <text:p text:style-name="Text_20_body"><text:lin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onaco" svg:font-family="Monaco, Menlo, Consolas, 'Roboto Mono', 'Andale Mono', 'Ubuntu Mono', monospace"/>
    <style:font-face style:name="inherit" svg:font-family="inherit"/>
    <style:font-face style:name="FreeSans1" svg:font-family="FreeSans" style:font-family-generic="swiss"/>
    <style:font-face style:name="Liberation Mono" svg:font-family="'Liberation Mono'" style:font-family-generic="modern" style:font-pitch="fixed"/>
    <style:font-face style:name="Nimbus Mono L" svg:font-family="'Nimbus Mono L'" style:font-family-generic="modern" style:font-pitch="fixed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GB" style:letter-kerning="true" style:font-name-asian="DejaVu Sans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n" fo:country="GB" style:font-name-asian="DejaVu Sans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FreeSans" style:font-family-complex="FreeSans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FreeSans1" style:font-family-complex="FreeSans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FreeSans1" style:font-family-complex="FreeSans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1" style:font-family-complex="FreeSans" style:font-family-generic-complex="swiss"/>
    </style:style>
    <style:style style:name="Preformatted_20_Text" style:display-name="Preformatted Text" style:family="paragraph" style:parent-style-name="Standard" style:class="html">
      <style:paragraph-properties fo:margin-top="0cm" fo:margin-bottom="0cm" loext:contextual-spacing="false"/>
      <style:text-properties style:font-name="Liberation Mono" fo:font-family="'Liberation Mono'" style:font-family-generic="modern" style:font-pitch="fixed" fo:font-size="10pt" style:font-name-asian="Nimbus Mono L" style:font-family-asian="'Nimbus Mono L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Source_20_Text" style:display-name="Source Text" style:family="text">
      <style:text-properties style:font-name="Liberation Mono" fo:font-family="'Liberation Mono'" style:font-family-generic="modern" style:font-pitch="fixed" style:font-name-asian="Nimbus Mono L" style:font-family-asian="'Nimbus Mono L'" style:font-family-generic-asian="modern" style:font-pitch-asian="fixed" style:font-name-complex="Liberation Mono" style:font-family-complex="'Liberation Mono'" style:font-family-generic-complex="modern" style:font-pitch-complex="fixe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3-12-23T19:52:51.914416719</dc:date>
    <meta:editing-duration>PT2M7S</meta:editing-duration>
    <meta:editing-cycles>1</meta:editing-cycles>
    <meta:document-statistic meta:table-count="0" meta:image-count="0" meta:object-count="0" meta:page-count="2" meta:paragraph-count="44" meta:word-count="724" meta:character-count="3121" meta:non-whitespace-character-count="2439"/>
    <meta:generator>LibreOffice/5.1.6.2$Linux_X86_64 LibreOffice_project/10m0$Build-2</meta:generator>
  </office:meta>
</office:document-meta>
</file>